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6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Водокотлић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4.5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06.07. до <text:s/></text:span><text:span text:style-name="T18">09</text:span><text:span text:style-name="T15">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431220053270003548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443163778685607080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9</meta:editing-cycles>
    <meta:print-date>2026-07-06T09:33:28.97</meta:print-date>
    <meta:creation-date>2023-02-02T10:19:00</meta:creation-date>
    <dc:date>2026-07-06T14:22:27.63</dc:date>
    <meta:editing-duration>P1DT1H33M4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7" meta:character-count="293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